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westkante"/><text:bookmark-start text:name="__RefHeading___westkante_1"/><text:bookmark-start text:name="westkante"/>Westkante<text:bookmark-end text:name="__RefHeading___westkante_1"/><text:bookmark-end text:name="we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in Falllinie der W-Kante. Über leichtes Gelände zum Ansatz der ausgeprägten Kante und rechts dieser (2 BH) zum Gipfel.<text:line-break/>
Originaleinstieg: Querung von der Scharte nördlich des Turms (<text:a xlink:type="simple" xlink:href="https://battert.info/felsen/villnoesser_nadel/nordwand" text:style-name="Internet_20_link" text:visited-style-name="Visited_20_Internet_20_Link">Nordwand</text:a>) nach rechts zur Kan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villnoesser_nadel/normalweg" text:style-name="Internet_20_link" text:visited-style-name="Visited_20_Internet_20_Link">Normalwe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villnoesser_nadel/nordwand" text:style-name="Internet_20_link" text:visited-style-name="Visited_20_Internet_20_Link">Nordwand</text:a></text:p>
      <text:p text:style-name="Text_20_body"><text:span text:style-name="Strong_20_Emphasis"><text:a xlink:type="simple" xlink:href="https://battert.info/akn/felsen/villnoesser_nadel/we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6:57</meta:creation-date>
    <dc:creator>Generated</dc:creator>
    <dc:date>2026-08-12T13::16:57</dc:date>
    <dc:language>en-US</dc:language>
    <meta:editing-cycles>1</meta:editing-cycles>
    <meta:editing-duration>PT0S</meta:editing-duration>
    <dc:title>felsen:villnoesser_nadel:westkante</dc:title>
  </office:meta>
</office:document-meta>
</file>