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villnoesser_nadel:westkante_invalidentrail"/><text:bookmark-start text:name="__RefHeading___westkante_invalidentrail_1"/><text:bookmark-start text:name="westkante_invalidentrail"/>Westkante (Invalidentrail)<text:bookmark-end text:name="__RefHeading___westkante_invalidentrail_1"/><text:bookmark-end text:name="westkante_invalidentrail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2 BH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Bernd Kullmann, Jürgen Knappe (1986)</text:p>
      <text:h text:style-name="Heading_20_3" text:outline-level="3"><text:bookmark-start text:name="__RefHeading___routenbeschreibung_6"/><text:bookmark-start text:name="routenbeschreibung"/>Routenbeschreibung<text:bookmark-end text:name="__RefHeading___routenbeschreibung_6"/><text:bookmark-end text:name="routenbeschreibung"/></text:h>
      <text:p text:style-name="Text_20_body">Über <text:a xlink:type="simple" xlink:href="https://battert.info/felsen/villnoesser_nadel/westkante" text:style-name="Internet_20_link" text:visited-style-name="Visited_20_Internet_20_Link">Westkante</text:a> zu Absatz links der Kante. Hierher auch über <text:a xlink:type="simple" xlink:href="https://battert.info/felsen/villnoesser_nadel/nordwand" text:style-name="Internet_20_link" text:visited-style-name="Visited_20_Internet_20_Link">Nordwand</text:a>. Durch die N-Wand knapp links der Kante, die Kante selbst nicht mitbenutzend, zum Gipfel. (Vor dem 1. BH KK/Fr und nach dem 2. BH KK/Fr.)</text:p>
      <text:h text:style-name="Heading_20_3" text:outline-level="3"><text:bookmark-start text:name="__RefHeading___stand_7"/><text:bookmark-start text:name="stand"/>Stand<text:bookmark-end text:name="__RefHeading___stand_7"/><text:bookmark-end text:name="stand"/></text:h>
      <text:p text:style-name="Text_20_body">Stand von <text:a xlink:type="simple" xlink:href="https://battert.info/felsen/villnoesser_nadel/normalweg" text:style-name="Internet_20_link" text:visited-style-name="Visited_20_Internet_20_Link">Normalweg</text:a></text:p>
      <text:h text:style-name="Heading_20_3" text:outline-level="3"><text:bookmark-start text:name="__RefHeading___abstiegabseilen_8"/><text:bookmark-start text:name="abstiegabseilen"/>Abstieg / Abseilen<text:bookmark-end text:name="__RefHeading___abstiegabseilen_8"/><text:bookmark-end text:name="abstiegabseilen"/></text:h>
      <text:p text:style-name="Text_20_body">Abseilen an Stand von <text:a xlink:type="simple" xlink:href="https://battert.info/felsen/villnoesser_nadel/nordwand" text:style-name="Internet_20_link" text:visited-style-name="Visited_20_Internet_20_Link">Nordwand</text:a></text:p>
      <text:p text:style-name="Text_20_body"><text:span text:style-name="Strong_20_Emphasis"><text:a xlink:type="simple" xlink:href="https://battert.info/akn/felsen/villnoesser_nadel/westkante_invalidentrail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9::30:34</meta:creation-date>
    <dc:creator>Generated</dc:creator>
    <dc:date>2026-08-11T19::30:34</dc:date>
    <dc:language>en-US</dc:language>
    <meta:editing-cycles>1</meta:editing-cycles>
    <meta:editing-duration>PT0S</meta:editing-duration>
    <dc:title>felsen:villnoesser_nadel:westkante_invalidentrail</dc:title>
  </office:meta>
</office:document-meta>
</file>