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waende_oestl_des_bismarckmassivs:blindes_huhn"/><text:bookmark-start text:name="__RefHeading___blindes_huhn_1"/><text:bookmark-start text:name="blindes_huhn"/>Blindes Huhn<text:bookmark-end text:name="__RefHeading___blindes_huhn_1"/><text:bookmark-end text:name="blindes_huhn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keine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Rolf Gundermann 1985 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Rechts des Unzuverlässigen Turms in einer stumpfen Verschneidung empor. Mittels Linksquerung unter einem Wulst oben aussteigen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Stand von <text:a xlink:type="simple" xlink:href="https://battert.info/felsen/waende_oestl_des_bismarckmassivs/auswurfriss" text:style-name="Internet_20_link" text:visited-style-name="Visited_20_Internet_20_Link">Auswurfriss</text:a>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am Stand von <text:a xlink:type="simple" xlink:href="https://battert.info/felsen/waende_oestl_des_bismarckmassivs/auswurfriss" text:style-name="Internet_20_link" text:visited-style-name="Visited_20_Internet_20_Link">Auswurfriss</text:a></text:p>
      <text:h text:style-name="Heading_20_3" text:outline-level="3"><text:bookmark-start text:name="__RefHeading___weitere_informationen_10"/><text:bookmark-start text:name="weitere_informationen"/>Weitere Informationen<text:bookmark-end text:name="__RefHeading___weitere_informationen_10"/><text:bookmark-end text:name="weitere_informationen"/></text:h>
      <text:p text:style-name="Text_20_body">Routeninfos unvollständig, fehlende Daten werden nachgetragen</text:p>
      <text:p text:style-name="Text_20_body"><text:span text:style-name="Strong_20_Emphasis"><text:a xlink:type="simple" xlink:href="https://battert.info/akn/felsen/waende_oestl_des_bismarckmassivs/blindes_huhn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18:31</meta:creation-date>
    <dc:creator>Generated</dc:creator>
    <dc:date>2026-08-12T13::18:31</dc:date>
    <dc:language>en-US</dc:language>
    <meta:editing-cycles>1</meta:editing-cycles>
    <meta:editing-duration>PT0S</meta:editing-duration>
    <dc:title>felsen:waende_oestl_des_bismarckmassivs:blindes_huhn</dc:title>
  </office:meta>
</office:document-meta>
</file>