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ende_oestl_des_bismarckmassivs:frag_nicht_wie_es_mir_geht"/><text:bookmark-start text:name="__RefHeading___frag_nicht_wie_es_mir_geht_1"/><text:bookmark-start text:name="frag_nicht_wie_es_mir_geht"/>Frag Nicht Wie Es Mir Geht<text:bookmark-end text:name="__RefHeading___frag_nicht_wie_es_mir_geht_1"/><text:bookmark-end text:name="frag_nicht_wie_es_mir_geht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Thomas Olböter 1985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Ehemals wohl auch 6, A0 geklettert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Rechts des Südgrats befindet sich (nordöstlich) eine kurze und schmale Schlucht. Dort an der linken Wand auf den großen Massivturm, den Haken folgend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von <text:a xlink:type="simple" xlink:href="https://battert.info/felsen/waende_oestl_des_bismarckmassivs/suedgrat" text:style-name="Internet_20_link" text:visited-style-name="Visited_20_Internet_20_Link">Südgrat</text:a>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bseilen an Stand über <text:a xlink:type="simple" xlink:href="https://battert.info/felsen/waende_oestl_des_bismarckmassivs/zehder_wisch_und_weg" text:style-name="Internet_20_link" text:visited-style-name="Visited_20_Internet_20_Link">Zehder Wisch Und Weg</text:a></text:p>
      <text:p text:style-name="Text_20_body"><text:span text:style-name="Strong_20_Emphasis"><text:a xlink:type="simple" xlink:href="https://battert.info/akn/felsen/waende_oestl_des_bismarckmassivs/frag_nicht_wie_es_mir_geht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0::23:18</meta:creation-date>
    <dc:creator>Generated</dc:creator>
    <dc:date>2026-08-11T20::23:18</dc:date>
    <dc:language>en-US</dc:language>
    <meta:editing-cycles>1</meta:editing-cycles>
    <meta:editing-duration>PT0S</meta:editing-duration>
    <dc:title>felsen:waende_oestl_des_bismarckmassivs:frag_nicht_wie_es_mir_geht</dc:title>
  </office:meta>
</office:document-meta>
</file>