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ende_oestl_des_bismarckmassivs:poppverschneidung"/><text:bookmark-start text:name="__RefHeading___poppverschneidung_1"/><text:bookmark-start text:name="poppverschneidung"/>Poppverschneidung<text:bookmark-end text:name="__RefHeading___poppverschneidung_1"/><text:bookmark-end text:name="popp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Gerd Popp ca. 1948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e Verschneidung in der Mitte des Massivs. Diese bis unter kleines Dach, dort links über Wändchen zu einem Band. Auf diesem Rechtsquerung und über geneigtes Gelände ausstei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1 BH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</text:p>
      <text:p text:style-name="Text_20_body"><text:span text:style-name="Strong_20_Emphasis"><text:a xlink:type="simple" xlink:href="https://battert.info/akn/felsen/waende_oestl_des_bismarckmassivs/poppverschneidun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55:49</meta:creation-date>
    <dc:creator>Generated</dc:creator>
    <dc:date>2026-08-11T19::55:49</dc:date>
    <dc:language>en-US</dc:language>
    <meta:editing-cycles>1</meta:editing-cycles>
    <meta:editing-duration>PT0S</meta:editing-duration>
    <dc:title>felsen:waende_oestl_des_bismarckmassivs:poppverschneidung</dc:title>
  </office:meta>
</office:document-meta>
</file>