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ende_oestl_des_bismarckmassivs:selber_schuld"/><text:bookmark-start text:name="__RefHeading___selber_schuld_1"/><text:bookmark-start text:name="selber_schuld"/>Selber Schuld<text:bookmark-end text:name="__RefHeading___selber_schuld_1"/><text:bookmark-end text:name="selber_schul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- vor 1985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An der Ostecke die Verschneidung ersteigen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n <text:a xlink:type="simple" xlink:href="https://battert.info/felsen/waende_oestl_des_bismarckmassivs/suedgrat" text:style-name="Internet_20_link" text:visited-style-name="Visited_20_Internet_20_Link">Südgrat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 über <text:a xlink:type="simple" xlink:href="https://battert.info/felsen/waende_oestl_des_bismarckmassivs/zehder_wisch_und_weg" text:style-name="Internet_20_link" text:visited-style-name="Visited_20_Internet_20_Link">Zehder Wisch Und Weg</text:a></text:p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Brüchig</text:p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waende_oestl_des_bismarckmassivs/selber_schuld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44:52</meta:creation-date>
    <dc:creator>Generated</dc:creator>
    <dc:date>2026-08-11T19::44:52</dc:date>
    <dc:language>en-US</dc:language>
    <meta:editing-cycles>1</meta:editing-cycles>
    <meta:editing-duration>PT0S</meta:editing-duration>
    <dc:title>felsen:waende_oestl_des_bismarckmassivs:selber_schuld</dc:title>
  </office:meta>
</office:document-meta>
</file>