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ende_oestl_des_bismarckmassivs:unzuverlaessiger_turm"/><text:bookmark-start text:name="__RefHeading___unzuverlaessiger_turm_1"/><text:bookmark-start text:name="unzuverlaessiger_turm"/>Unzuverlässiger Turm<text:bookmark-end text:name="__RefHeading___unzuverlaessiger_turm_1"/><text:bookmark-end text:name="unzuverlaessiger_turm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zwischenhaken_3"/><text:bookmark-start text:name="zwischenhaken"/>Zwischenhaken<text:bookmark-end text:name="__RefHeading___zwischenhaken_3"/><text:bookmark-end text:name="zwischenhaken"/></text:h>
      <text:p text:style-name="Text_20_body">keine</text:p>
      <text:h text:style-name="Heading_20_3" text:outline-level="3"><text:bookmark-start text:name="__RefHeading___erstbegeher_4"/><text:bookmark-start text:name="erstbegeher"/>Erstbegeher<text:bookmark-end text:name="__RefHeading___erstbegeher_4"/><text:bookmark-end text:name="erstbegeher"/></text:h>
      <text:p text:style-name="Text_20_body">Waldemar Wenz 1982 </text:p>
      <text:h text:style-name="Heading_20_3" text:outline-level="3"><text:bookmark-start text:name="__RefHeading___historie_5"/><text:bookmark-start text:name="historie"/>Historie<text:bookmark-end text:name="__RefHeading___historie_5"/><text:bookmark-end text:name="historie"/></text:h>
      <text:p text:style-name="Text_20_body">Erstbegehung solo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Vom Einstieg von Auswurfriss bei der ehemals dreistämmigen Buche nach rechts queren. An hervorstehendem Pfeiler und später einer Verschneidung hinauf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von <text:a xlink:type="simple" xlink:href="https://battert.info/felsen/waende_oestl_des_bismarckmassivs/auswurfriss" text:style-name="Internet_20_link" text:visited-style-name="Visited_20_Internet_20_Link">Auswurfriss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uf Türmchen (im Norden des Standes) steigen und Abseilen an Standhaken</text:p>
      <text:h text:style-name="Heading_20_3" text:outline-level="3"><text:bookmark-start text:name="__RefHeading___weitere_informationen_10"/><text:bookmark-start text:name="weitere_informationen"/>Weitere Informationen<text:bookmark-end text:name="__RefHeading___weitere_informationen_10"/><text:bookmark-end text:name="weitere_informationen"/></text:h>
      <text:p text:style-name="Text_20_body">Routeninfos unvollständig, fehlende Daten werden nachgetragen</text:p>
      <text:p text:style-name="Text_20_body"><text:span text:style-name="Strong_20_Emphasis"><text:a xlink:type="simple" xlink:href="https://battert.info/akn/felsen/waende_oestl_des_bismarckmassivs/unzuverlaessiger_turm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20::08:39</meta:creation-date>
    <dc:creator>Generated</dc:creator>
    <dc:date>2026-08-11T20::08:39</dc:date>
    <dc:language>en-US</dc:language>
    <meta:editing-cycles>1</meta:editing-cycles>
    <meta:editing-duration>PT0S</meta:editing-duration>
    <dc:title>felsen:waende_oestl_des_bismarckmassivs:unzuverlaessiger_turm</dc:title>
  </office:meta>
</office:document-meta>
</file>