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ende_oestl_des_bismarckmassivs:zehder_wisch_und_weg"/><text:bookmark-start text:name="__RefHeading___zehder_wisch_und_weg_1"/><text:bookmark-start text:name="zehder_wisch_und_weg"/>Zehder Wisch Und Weg<text:bookmark-end text:name="__RefHeading___zehder_wisch_und_weg_1"/><text:bookmark-end text:name="zehder_wisch_und_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Markus Zehder 1984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Im unteren Bereich des Massivs am Fuß der W-Wand eines durch Scharte getrennten, großen Turms rechts des Einstiegs von Waldverschneidung. Anstieg an der linken Kante und/oder in der Westwand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s://battert.info/felsen/waende_oestl_des_bismarckmassivs/suedgrat" text:style-name="Internet_20_link" text:visited-style-name="Visited_20_Internet_20_Link">Südgrat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über Route</text:p>
      <text:p text:style-name="Text_20_body"><text:span text:style-name="Strong_20_Emphasis"><text:a xlink:type="simple" xlink:href="https://battert.info/akn/felsen/waende_oestl_des_bismarckmassivs/zehder_wisch_und_w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0::05:09</meta:creation-date>
    <dc:creator>Generated</dc:creator>
    <dc:date>2026-08-11T20::05:09</dc:date>
    <dc:language>en-US</dc:language>
    <meta:editing-cycles>1</meta:editing-cycles>
    <meta:editing-duration>PT0S</meta:editing-duration>
    <dc:title>felsen:waende_oestl_des_bismarckmassivs:zehder_wisch_und_weg</dc:title>
  </office:meta>
</office:document-meta>
</file>