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izielles"/><text:bookmark-start text:name="__RefHeading___offizielle_dokumente_1"/><text:bookmark-start text:name="offizielle_dokumente"/>Offizielle Dokumente<text:bookmark-end text:name="__RefHeading___offizielle_dokumente_1"/><text:bookmark-end text:name="offizielle_dokumente"/></text:h>
      <text:h text:style-name="Heading_20_2" text:outline-level="2"><text:bookmark-start text:name="__RefHeading___ernsthaftigkeitsbewertung_e-bewertung_2"/><text:bookmark-start text:name="ernsthaftigkeitsbewertung_e-bewertung"/>Ernsthaftigkeitsbewertung (E-Bewertung)<text:bookmark-end text:name="__RefHeading___ernsthaftigkeitsbewertung_e-bewertung_2"/><text:bookmark-end text:name="ernsthaftigkeitsbewertung_e-bewertung"/></text:h>
      <text:p text:style-name="Text_20_body"><text:a xlink:type="simple" xlink:href="https://battert.info/dokumente/battert-e-bewertung.pdf" text:style-name="Internet_20_link" text:visited-style-name="Visited_20_Internet_20_Link"> Ernsthaftigkeitsbewertung für das Klettern am Battert (03.09.2021)</text:a></text:p>
      <text:h text:style-name="Heading_20_2" text:outline-level="2"><text:bookmark-start text:name="__RefHeading___sanierung_3"/><text:bookmark-start text:name="sanierung"/>Sanierung<text:bookmark-end text:name="__RefHeading___sanierung_3"/><text:bookmark-end text:name="sanierung"/></text:h>
      <text:p text:style-name="Text_20_body"><text:a xlink:type="simple" xlink:href="https://battert.info/dokumente/battert-richtlinien_neutouren_und_routensanierungen_2020-01-29.pdf" text:style-name="Internet_20_link" text:visited-style-name="Visited_20_Internet_20_Link"> Richtlinien für Neutouren und Routensanierungen (29.01.2020)</text:a></text:p>
      <text:h text:style-name="Heading_20_2" text:outline-level="2"><text:bookmark-start text:name="__RefHeading___kletterregelung_4"/><text:bookmark-start text:name="kletterregelung"/>Kletterregelung<text:bookmark-end text:name="__RefHeading___kletterregelung_4"/><text:bookmark-end text:name="kletterregelung"/></text:h>
      <text:p text:style-name="Text_20_body"><text:a xlink:type="simple" xlink:href="https://battert.info/dokumente/battert-klettern_im_naturschutzgebiet_battertfelsen.jpg" text:style-name="Internet_20_link" text:visited-style-name="Visited_20_Internet_20_Link"> Kletterregeln Battert</text:a></text:p>
      <text:h text:style-name="Heading_20_2" text:outline-level="2"><text:bookmark-start text:name="__RefHeading___behoerden_5"/><text:bookmark-start text:name="behoerden"/>Behörden<text:bookmark-end text:name="__RefHeading___behoerden_5"/><text:bookmark-end text:name="behoerden"/></text:h>
      <text:p text:style-name="Text_20_body"><text:a xlink:type="simple" xlink:href="https://battert.info/dokumente/behoerden/b0312_bf_mit_plaenen_signiert.pdf" text:style-name="Internet_20_link" text:visited-style-name="Visited_20_Internet_20_Link"> Allgemeinverfügung "Felssperrung/Betretungsverbot Badener Wand" Stadt Baden-Baden (12.12.2022)</text:a></text:p>
      <text:p text:style-name="Text_20_body"><text:a xlink:type="simple" xlink:href="https://battert.info/dokumente/behoerden/bannwald_battert.pdf" text:style-name="Internet_20_link" text:visited-style-name="Visited_20_Internet_20_Link"> Verordnung Forstdirektion Freiburg Bannwald
»Battert« (04.06.200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6:11</meta:creation-date>
    <dc:creator>Generated</dc:creator>
    <dc:date>2026-08-12T12::16:11</dc:date>
    <dc:language>en-US</dc:language>
    <meta:editing-cycles>1</meta:editing-cycles>
    <meta:editing-duration>PT0S</meta:editing-duration>
    <dc:title>offizielles</dc:title>
  </office:meta>
</office:document-meta>
</file>