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hte_und_lizenzen"/><text:bookmark-start text:name="__RefHeading___rechte_und_lizenzen_1"/><text:bookmark-start text:name="rechte_und_lizenzen"/>Rechte und Lizenzen<text:bookmark-end text:name="__RefHeading___rechte_und_lizenzen_1"/><text:bookmark-end text:name="rechte_und_lizenzen"/></text:h>
      <text:h text:style-name="Heading_20_2" text:outline-level="2"><text:bookmark-start text:name="__RefHeading___bildrechte_2"/><text:bookmark-start text:name="bildrechte"/>Bildrechte<text:bookmark-end text:name="__RefHeading___bildrechte_2"/><text:bookmark-end text:name="bildrechte"/></text:h>
      <text:p text:style-name="Text_20_body"><text:span text:style-name="Strong_20_Emphasis"><text:a xlink:type="simple" xlink:href="https://battert.info/felsen/uebersicht" text:style-name="Internet_20_link" text:visited-style-name="Visited_20_Internet_20_Link">Übersicht</text:a> „Battert Luftbild mit Zahlen 1“</text:span><text:line-break/>
Original: Doktorpixel14 - „Battertfelsen Luftbild“ - <text:a xlink:type="simple" xlink:href="https://creativecommons.org/licenses/by-sa/4.0/" text:style-name="Internet_20_link" text:visited-style-name="Visited_20_Internet_20_Link">CC BY-SA 4.0</text:a></text:p>
      <text:p text:style-name="Text_20_body"><text:span text:style-name="Strong_20_Emphasis"><text:a xlink:type="simple" xlink:href="https://battert.info/felsen/uebersicht" text:style-name="Internet_20_link" text:visited-style-name="Visited_20_Internet_20_Link">Übersicht</text:a> „Battert Luftbild mit Zahlen 2“</text:span><text:line-break/>
Original: Rainer Lück (1RL.de) - „Battertfelsen vom Merkur“ -<text:a xlink:type="simple" xlink:href="https://creativecommons.org/licenses/by-sa/3.0/" text:style-name="Internet_20_link" text:visited-style-name="Visited_20_Internet_20_Link">CC BY-SA 3.0</text:a></text:p>
      <text:h text:style-name="Heading_20_2" text:outline-level="2"><text:bookmark-start text:name="__RefHeading___karten_3"/><text:bookmark-start text:name="karten"/>Karten<text:bookmark-end text:name="__RefHeading___karten_3"/><text:bookmark-end text:name="karten"/></text:h>
      <text:p text:style-name="Text_20_body">Basierend auf OpenStreetMap (<text:a xlink:type="simple" xlink:href="http://www.openstreetmap.org" text:style-name="Internet_20_link" text:visited-style-name="Visited_20_Internet_20_Link">http://www.openstreetmap.org</text:a>).<text:line-break/>
Lizenz: Creative Commons Attribution-Share Alike 2.0 (<text:a xlink:type="simple" xlink:href="http://creativecommons.org/licenses/by-sa/2.0/" text:style-name="Internet_20_link" text:visited-style-name="Visited_20_Internet_20_Link">http://creativecommons.org/licenses/by-sa/2.0/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1:06</meta:creation-date>
    <dc:creator>Generated</dc:creator>
    <dc:date>2026-08-12T12::21:06</dc:date>
    <dc:language>en-US</dc:language>
    <meta:editing-cycles>1</meta:editing-cycles>
    <meta:editing-duration>PT0S</meta:editing-duration>
    <dc:title>rechte_und_lizenzen</dc:title>
  </office:meta>
</office:document-meta>
</file>