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fd0128f5d26441186c458f4c8d9c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idebar"/>Felsen</text:span></text:p>
      <text:list text:style-name="List_20_1" text:continue-numbering="false">
        <text:list-item>
          <text:p text:style-name="LastListParagraph_List_20_1_Content_First"> <text:a xlink:type="simple" xlink:href="https://battert.info/felsen/uebersicht" text:style-name="Internet_20_link" text:visited-style-name="Visited_20_Internet_20_Link">Übersicht</text:a></text:p>
        </text:list-item>
      </text:list>
      <text:list text:style-name="List_20_1" text:continue-numbering="false">
        <text:list-item>
          <text:p text:style-name="List_20_1_Content_First"> <text:a xlink:type="simple" xlink:href="https://battert.info/felsen/schlossgruppe" text:style-name="Internet_20_link" text:visited-style-name="Visited_20_Internet_20_Link">Schloßgruppe</text:a></text:p>
        </text:list-item>
        <text:list-item>
          <text:p text:style-name="List_20_1_Content"> <text:a xlink:type="simple" xlink:href="https://battert.info/felsen/badener_wand" text:style-name="Internet_20_link" text:visited-style-name="Visited_20_Internet_20_Link">Badener Wand</text:a></text:p>
        </text:list-item>
        <text:list-item>
          <text:p text:style-name="List_20_1_Content"> <text:a xlink:type="simple" xlink:href="https://battert.info/felsen/turm_des_uebermuts" text:style-name="Internet_20_link" text:visited-style-name="Visited_20_Internet_20_Link">Turm des Übermuts</text:a></text:p>
        </text:list-item>
        <text:list-item>
          <text:p text:style-name="List_20_1_Content"> <text:a xlink:type="simple" xlink:href="https://battert.info/felsen/kleiner_turm" text:style-name="Internet_20_link" text:visited-style-name="Visited_20_Internet_20_Link">Kleiner Turm</text:a></text:p>
        </text:list-item>
        <text:list-item>
          <text:p text:style-name="List_20_1_Content"> <text:a xlink:type="simple" xlink:href="https://battert.info/felsen/villa_steig" text:style-name="Internet_20_link" text:visited-style-name="Visited_20_Internet_20_Link">Villa Steig</text:a></text:p>
        </text:list-item>
        <text:list-item>
          <text:p text:style-name="List_20_1_Content"> <text:a xlink:type="simple" xlink:href="https://battert.info/felsen/haengende_waende" text:style-name="Internet_20_link" text:visited-style-name="Visited_20_Internet_20_Link">Hängende Wände</text:a></text:p>
        </text:list-item>
        <text:list-item>
          <text:p text:style-name="List_20_1_Content"> <text:a xlink:type="simple" xlink:href="https://battert.info/felsen/schoene_wand" text:style-name="Internet_20_link" text:visited-style-name="Visited_20_Internet_20_Link">Schöne Wand</text:a></text:p>
        </text:list-item>
        <text:list-item>
          <text:p text:style-name="List_20_1_Content"> <text:a xlink:type="simple" xlink:href="https://battert.info/felsen/predigtstuhl" text:style-name="Internet_20_link" text:visited-style-name="Visited_20_Internet_20_Link">Predigtstuhl</text:a></text:p>
        </text:list-item>
        <text:list-item>
          <text:p text:style-name="List_20_1_Content"> <text:a xlink:type="simple" xlink:href="https://battert.info/felsen/hohe_wand" text:style-name="Internet_20_link" text:visited-style-name="Visited_20_Internet_20_Link">Hohe Wand</text:a></text:p>
        </text:list-item>
        <text:list-item>
          <text:p text:style-name="List_20_1_Content"> <text:a xlink:type="simple" xlink:href="https://battert.info/felsen/cima_della_madonna" text:style-name="Internet_20_link" text:visited-style-name="Visited_20_Internet_20_Link">Cima della Madonna</text:a></text:p>
        </text:list-item>
        <text:list-item>
          <text:p text:style-name="List_20_1_Content"> <text:a xlink:type="simple" xlink:href="https://battert.info/felsen/sass_maor" text:style-name="Internet_20_link" text:visited-style-name="Visited_20_Internet_20_Link">Sass Maor</text:a></text:p>
        </text:list-item>
        <text:list-item>
          <text:p text:style-name="List_20_1_Content"> <text:a xlink:type="simple" xlink:href="https://battert.info/felsen/fruehstueckswand" text:style-name="Internet_20_link" text:visited-style-name="Visited_20_Internet_20_Link">Frühstückswand</text:a></text:p>
        </text:list-item>
        <text:list-item>
          <text:p text:style-name="List_20_1_Content"> <text:a xlink:type="simple" xlink:href="https://battert.info/felsen/falkenwand" text:style-name="Internet_20_link" text:visited-style-name="Visited_20_Internet_20_Link">Falkenwand</text:a></text:p>
        </text:list-item>
        <text:list-item>
          <text:p text:style-name="List_20_1_Content"> <text:a xlink:type="simple" xlink:href="https://battert.info/felsen/blockgrat" text:style-name="Internet_20_link" text:visited-style-name="Visited_20_Internet_20_Link">Blockgrat</text:a></text:p>
        </text:list-item>
        <text:list-item>
          <text:p text:style-name="List_20_1_Content"> <text:a xlink:type="simple" xlink:href="https://battert.info/felsen/beckerturm" text:style-name="Internet_20_link" text:visited-style-name="Visited_20_Internet_20_Link">Beckerturm</text:a></text:p>
        </text:list-item>
        <text:list-item>
          <text:p text:style-name="List_20_1_Content"> <text:a xlink:type="simple" xlink:href="https://battert.info/felsen/wasserwand" text:style-name="Internet_20_link" text:visited-style-name="Visited_20_Internet_20_Link">Wasserwand</text:a></text:p>
        </text:list-item>
        <text:list-item>
          <text:p text:style-name="List_20_1_Content"> <text:a xlink:type="simple" xlink:href="https://battert.info/felsen/villnoesser_nadel" text:style-name="Internet_20_link" text:visited-style-name="Visited_20_Internet_20_Link">Villnößer Nadel</text:a></text:p>
        </text:list-item>
        <text:list-item>
          <text:p text:style-name="List_20_1_Content"> <text:a xlink:type="simple" xlink:href="https://battert.info/felsen/fermeda" text:style-name="Internet_20_link" text:visited-style-name="Visited_20_Internet_20_Link">Fermeda</text:a></text:p>
        </text:list-item>
        <text:list-item>
          <text:p text:style-name="List_20_1_Content"> <text:a xlink:type="simple" xlink:href="https://battert.info/felsen/bismarckmassiv" text:style-name="Internet_20_link" text:visited-style-name="Visited_20_Internet_20_Link">Bismarckmassiv</text:a></text:p>
        </text:list-item>
        <text:list-item>
          <text:p text:style-name="List_20_1_Content"> <text:a xlink:type="simple" xlink:href="https://battert.info/felsen/waende_oestl_des_bismarckmassivs" text:style-name="Internet_20_link" text:visited-style-name="Visited_20_Internet_20_Link">Wände östl. des Bismarckmassivs</text:a></text:p>
        </text:list-item>
        <text:list-item>
          <text:p text:style-name="List_20_1_Content"> <text:a xlink:type="simple" xlink:href="https://battert.info/felsen/hellminger_tuerme" text:style-name="Internet_20_link" text:visited-style-name="Visited_20_Internet_20_Link">Hellminger Türme</text:a></text:p>
        </text:list-item>
        <text:list-item>
          <text:p text:style-name="List_20_1_Content"> <text:a xlink:type="simple" xlink:href="https://battert.info/felsen/disgrazia" text:style-name="Internet_20_link" text:visited-style-name="Visited_20_Internet_20_Link">Disgrazia</text:a></text:p>
        </text:list-item>
        <text:list-item>
          <text:p text:style-name="List_20_1_Content"> <text:a xlink:type="simple" xlink:href="https://battert.info/felsen/drei_halten" text:style-name="Internet_20_link" text:visited-style-name="Visited_20_Internet_20_Link">Drei Halten</text:a></text:p>
        </text:list-item>
        <text:list-item>
          <text:p text:style-name="List_20_1_Content"> <text:a xlink:type="simple" xlink:href="https://battert.info/felsen/hahnenkamm" text:style-name="Internet_20_link" text:visited-style-name="Visited_20_Internet_20_Link">Hahnenkamm</text:a></text:p>
        </text:list-item>
        <text:list-item>
          <text:p text:style-name="List_20_1_Content"> <text:a xlink:type="simple" xlink:href="https://battert.info/felsen/gruener_predigtstuhl" text:style-name="Internet_20_link" text:visited-style-name="Visited_20_Internet_20_Link">Grüner Predigtstuhl</text:a></text:p>
        </text:list-item>
        <text:list-item>
          <text:p text:style-name="List_20_1_Content"> <text:a xlink:type="simple" xlink:href="https://battert.info/felsen/guglia" text:style-name="Internet_20_link" text:visited-style-name="Visited_20_Internet_20_Link">Guglia</text:a></text:p>
        </text:list-item>
        <text:list-item>
          <text:p text:style-name="List_20_1_Content"> <text:a xlink:type="simple" xlink:href="https://battert.info/felsen/backenzahn" text:style-name="Internet_20_link" text:visited-style-name="Visited_20_Internet_20_Link">Backenzahn</text:a></text:p>
        </text:list-item>
        <text:list-item>
          <text:p text:style-name="List_20_1_Content_Last"> <text:a xlink:type="simple" xlink:href="https://battert.info/felsen/fuenf_grat_plateau" text:style-name="Internet_20_link" text:visited-style-name="Visited_20_Internet_20_Link">Fünf-Grat-Plateau</text:a></text:p>
        </text:list-item>
      </text:list>
      <text:p text:style-name="Text_20_body"><text:span text:style-name="Strong_20_Emphasis">Allgemein</text:span></text:p>
      <text:list text:style-name="List_20_1" text:continue-numbering="false">
        <text:list-item>
          <text:p text:style-name="List_20_1_Content_First"> <text:a xlink:type="simple" xlink:href="https://battert.info/anreise" text:style-name="Internet_20_link" text:visited-style-name="Visited_20_Internet_20_Link">Anreise</text:a></text:p>
        </text:list-item>
        <text:list-item>
          <text:p text:style-name="List_20_1_Content"> <text:a xlink:type="simple" xlink:href="https://battert.info/routenbewertung" text:style-name="Internet_20_link" text:visited-style-name="Visited_20_Internet_20_Link">Routenbewertung</text:a></text:p>
        </text:list-item>
        <text:list-item>
          <text:p text:style-name="List_20_1_Content"> <text:a xlink:type="simple" xlink:href="https://battert.info/kletterregeln" text:style-name="Internet_20_link" text:visited-style-name="Visited_20_Internet_20_Link">Kletterregeln</text:a></text:p>
        </text:list-item>
        <text:list-item>
          <text:p text:style-name="List_20_1_Content"> <text:a xlink:type="simple" xlink:href="https://battert.info/bilder_gallerie" text:style-name="Internet_20_link" text:visited-style-name="Visited_20_Internet_20_Link">Bilder Galerie</text:a></text:p>
        </text:list-item>
        <text:list-item>
          <text:p text:style-name="List_20_1_Content"> <text:a xlink:type="simple" xlink:href="https://battert.info/offizielles" text:style-name="Internet_20_link" text:visited-style-name="Visited_20_Internet_20_Link">Offizielle Dokumente</text:a></text:p>
        </text:list-item>
        <text:list-item>
          <text:p text:style-name="List_20_1_Content"> <text:a xlink:type="simple" xlink:href="https://battert.info/historisches" text:style-name="Internet_20_link" text:visited-style-name="Visited_20_Internet_20_Link">Historisches Archiv</text:a></text:p>
        </text:list-item>
        <text:list-item>
          <text:p text:style-name="List_20_1_Content"> <text:a xlink:type="simple" xlink:href="https://battert.info/links" text:style-name="Internet_20_link" text:visited-style-name="Visited_20_Internet_20_Link">Links</text:a></text:p>
        </text:list-item>
        <text:list-item>
          <text:p text:style-name="List_20_1_Content_Last"> <text:a xlink:type="simple" xlink:href="https://battert.info/abkuerzungen" text:style-name="Internet_20_link" text:visited-style-name="Visited_20_Internet_20_Link">Abkürzungen</text:a></text:p>
        </text:list-item>
      </text:list>
      <text:list text:style-name="List_20_1" text:continue-numbering="false">
        <text:list-item>
          <text:p text:style-name="List_20_1_Content_First"> <text:a xlink:type="simple" xlink:href="https://battert.info/impressum" text:style-name="Internet_20_link" text:visited-style-name="Visited_20_Internet_20_Link">Impressum</text:a></text:p>
        </text:list-item>
        <text:list-item>
          <text:p text:style-name="List_20_1_Content"> <text:a xlink:type="simple" xlink:href="https://battert.info/rechte_und_lizenzen" text:style-name="Internet_20_link" text:visited-style-name="Visited_20_Internet_20_Link">Rechte und Lizenzen</text:a></text:p>
        </text:list-item>
        <text:list-item>
          <text:p text:style-name="List_20_1_Content_Last"> <text:a xlink:type="simple" xlink:href="https://battert.info/datenschutz" text:style-name="Internet_20_link" text:visited-style-name="Visited_20_Internet_20_Link">Datenschutzerklärung</text:a></text:p>
        </text:list-item>
      </text:list>
      <text:p text:style-name="Text_20_body"><text:line-break/>
<draw:a xlink:type="simple" xlink:href="https://www.instagram.com/klettern_am_battert"><draw:frame draw:style-name="media" draw:name="0" text:anchor-type="as-char" draw:z-index="0" svg:width="0.84666666666667cm" svg:height="0.84666666666667cm"><draw:image xlink:href="Pictures/fffd0128f5d26441186c458f4c8d9c26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43:30</meta:creation-date>
    <dc:creator>Generated</dc:creator>
    <dc:date>2026-08-12T14::43:30</dc:date>
    <dc:language>en-US</dc:language>
    <meta:editing-cycles>1</meta:editing-cycles>
    <meta:editing-duration>PT0S</meta:editing-duration>
    <dc:title>sidebar</dc:title>
  </office:meta>
</office:document-meta>
</file>