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c869e97b28ed58dbdbacb32f16928e.png"/>
  <manifest:file-entry manifest:media-type="image/svg+xml" manifest:full-path="Pictures/dd76c508b27c2227a4a9c73eeb9ced2f.svg"/>
  <manifest:file-entry manifest:media-type="image/svg+xml" manifest:full-path="Pictures/b649f11915258fcceafc0481d67a1ad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a5c869e97b28ed58dbdbacb32f16928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battert.info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battert.info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dd76c508b27c2227a4a9c73eeb9ced2f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dd76c508b27c2227a4a9c73eeb9ced2f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d76c508b27c2227a4a9c73eeb9ced2f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dd76c508b27c2227a4a9c73eeb9ced2f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dd76c508b27c2227a4a9c73eeb9ced2f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b649f11915258fcceafc0481d67a1ad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44:03</meta:creation-date>
    <dc:creator>Generated</dc:creator>
    <dc:date>2026-08-12T14::44:03</dc:date>
    <dc:language>en-US</dc:language>
    <meta:editing-cycles>1</meta:editing-cycles>
    <meta:editing-duration>PT0S</meta:editing-duration>
    <dc:title>wiki:dokuwiki</dc:title>
  </office:meta>
</office:document-meta>
</file>